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3b2825f5f584ef9075bc07643e7e04.png"/>
  <manifest:file-entry manifest:media-type="image/jpeg" manifest:full-path="Pictures/eba579bb7c03b9121498a90ce3880509.jpg"/>
  <manifest:file-entry manifest:media-type="image/png" manifest:full-path="Pictures/c7c2960157a70b098947cdc1896a6c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sidebar"/>How do I do this again? &gt;&gt; <text:a xlink:type="simple" xlink:href="https://www.owpedia.org/en/howtowiki" text:style-name="Internet_20_link" text:visited-style-name="Visited_20_Internet_20_Link">How to Wiki</text:a></text:p>
      <text:p text:style-name="Text_20_body"><text:a xlink:type="simple" xlink:href="https://www.owpedia.org/en/start" text:style-name="Internet_20_link" text:visited-style-name="Visited_20_Internet_20_Link">The Main Areas</text:a> :</text:p>
      <text:list text:style-name="List_20_1" text:continue-numbering="false">
        <text:list-item>
          <text:p text:style-name="List_20_1_Content_First"> <text:a xlink:type="simple" xlink:href="https://www.owpedia.org/en/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www.owpedia.org/en/begin" text:style-name="Internet_20_link" text:visited-style-name="Visited_20_Internet_20_Link">Every beginning ist difficult</text:a></text:p>
        </text:list-item>
        <text:list-item>
          <text:p text:style-name="List_20_1_Content"> <text:a xlink:type="simple" xlink:href="https://www.owpedia.org/en/equipment" text:style-name="Internet_20_link" text:visited-style-name="Visited_20_Internet_20_Link">Equipment</text:a></text:p>
        </text:list-item>
        <text:list-item>
          <text:p text:style-name="List_20_1_Content"> <text:a xlink:type="simple" xlink:href="https://www.owpedia.org/en/money" text:style-name="Internet_20_link" text:visited-style-name="Visited_20_Internet_20_Link">Money</text:a></text:p>
        </text:list-item>
        <text:list-item>
          <text:p text:style-name="List_20_1_Content"> <text:a xlink:type="simple" xlink:href="https://www.owpedia.org/en/standardworkflows" text:style-name="Internet_20_link" text:visited-style-name="Visited_20_Internet_20_Link">Standard workflows</text:a></text:p>
        </text:list-item>
        <text:list-item>
          <text:p text:style-name="List_20_1_Content"> <text:a xlink:type="simple" xlink:href="https://www.owpedia.org/en/properties" text:style-name="Internet_20_link" text:visited-style-name="Visited_20_Internet_20_Link">Properties</text:a></text:p>
        </text:list-item>
        <text:list-item>
          <text:p text:style-name="List_20_1_Content"> <text:a xlink:type="simple" xlink:href="https://www.owpedia.org/en/teamwork" text:style-name="Internet_20_link" text:visited-style-name="Visited_20_Internet_20_Link">Teamwork</text:a></text:p>
        </text:list-item>
        <text:list-item>
          <text:p text:style-name="List_20_1_Content"> <text:a xlink:type="simple" xlink:href="https://www.owpedia.org/en/advertising" text:style-name="Internet_20_link" text:visited-style-name="Visited_20_Internet_20_Link">Advertising</text:a></text:p>
        </text:list-item>
        <text:list-item>
          <text:p text:style-name="List_20_1_Content"> <text:a xlink:type="simple" xlink:href="https://www.owpedia.org/en/it-issues" text:style-name="Internet_20_link" text:visited-style-name="Visited_20_Internet_20_Link">IT issues</text:a></text:p>
        </text:list-item>
        <text:list-item>
          <text:p text:style-name="List_20_1_Content"> <text:a xlink:type="simple" xlink:href="https://www.owpedia.org/en/courses" text:style-name="Internet_20_link" text:visited-style-name="Visited_20_Internet_20_Link">Courses &amp; events</text:a></text:p>
        </text:list-item>
        <text:list-item>
          <text:p text:style-name="List_20_1_Content"> <text:a xlink:type="simple" xlink:href="https://www.owpedia.org/en/cooperations" text:style-name="Internet_20_link" text:visited-style-name="Visited_20_Internet_20_Link">Cooperations</text:a></text:p>
        </text:list-item>
        <text:list-item>
          <text:p text:style-name="List_20_1_Content_Last"> <text:a xlink:type="simple" xlink:href="https://www.owpedia.org/en/usageformats" text:style-name="Internet_20_link" text:visited-style-name="Visited_20_Internet_20_Link">Usage formats</text:a></text:p>
        </text:list-item>
      </text:list>
      <text:p text:style-name="Text_20_body"><text:line-break/></text:p>
      <text:p text:style-name="Text_20_body"><text:line-break/></text:p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line-break/><text:span text:style-name="Strong_20_Emphasis">A huge Thank You to:</text:span>  <draw:frame draw:style-name="media" draw:name="0" text:anchor-type="as-char" draw:z-index="0" svg:width="5.29166666667cm" svg:height="2.69225146199cm"><draw:image xlink:href="Pictures/cd3b2825f5f584ef9075bc07643e7e04.png" xlink:type="simple" xlink:show="embed" xlink:actuate="onLoad"/></draw:frame><text:a xlink:type="simple" xlink:href="https://anstiftung.de/" text:style-name="Internet_20_link" text:visited-style-name="Visited_20_Internet_20_Link">anstiftung</text:a> <draw:frame draw:style-name="media" draw:name="1" text:anchor-type="as-char" draw:z-index="1" svg:width="5.29166666667cm" svg:height="1.91861598441cm"><draw:image xlink:href="Pictures/eba579bb7c03b9121498a90ce3880509.jpg" xlink:type="simple" xlink:show="embed" xlink:actuate="onLoad"/></draw:frame> <text:a xlink:type="simple" xlink:href="https://www.hobbyhimmel.de/verein" text:style-name="Internet_20_link" text:visited-style-name="Visited_20_Internet_20_Link">Verein zur Verbreitung Offener Werkstätten</text:a> <draw:frame draw:style-name="media" draw:name="2" text:anchor-type="as-char" draw:z-index="2" svg:width="5.29166666667cm" svg:height="2.34863013699cm"><draw:image xlink:href="Pictures/c7c2960157a70b098947cdc1896a6c3c.png" xlink:type="simple" xlink:show="embed" xlink:actuate="onLoad"/></draw:frame> <text:a xlink:type="simple" xlink:href="https://www.offene-werkstaetten.org" text:style-name="Internet_20_link" text:visited-style-name="Visited_20_Internet_20_Link">Verbund Offener Werkstätten</text:a> 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idebar</dc:title>
  </office:meta>
</office:document-meta>
</file>