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1d9076936b4cee6fb30eff6f095fd0.jpg"/>
  <manifest:file-entry manifest:media-type="image/jpeg" manifest:full-path="Pictures/fdbbe3bbda6336f00b9c04a58653e2da.jpg"/>
  <manifest:file-entry manifest:media-type="image/jpeg" manifest:full-path="Pictures/dea13e8aa4d8c6383a8e1dbd65558fc8.jpg"/>
  <manifest:file-entry manifest:media-type="image/jpeg" manifest:full-path="Pictures/1829db139b61f5258859e08d689819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rel-width="100%" style:width="481.89pt"/>
    </style:style>
    <style:style style:name="PluginODTAutoStyle_TableRow_6" style:family="table-row">
</style:style>
    <style:style style:name="odt_auto_style_table_column_2_0" style:family="table-column">
</style:style>
    <style:style style:name="PluginODTAutoStyle_TableCell_7" style:family="table-cell">
      <style:table-cell-properties fo:border="0pt none" fo:padding-right="19.2756pt"/>
    </style:style>
    <style:style style:name="PluginODTAutoStyle_Paragraph_8" style:family="paragraph">
      <style:paragraph-properties fo:padding-right="19.2756pt"/>
    </style:style>
    <style:style style:name="odt_auto_style_table_column_2_1" style:family="table-column">
      <style:table-column-properties style:column-width="240.945pt"/>
    </style:style>
    <style:style style:name="PluginODTAutoStyle_TableCell_9" style:family="table-cell">
      <style:table-cell-properties fo:border="0pt none" fo:padding-right="19.2756pt"/>
    </style:style>
    <style:style style:name="PluginODTAutoStyle_Paragraph_10" style:family="paragraph">
      <style:paragraph-properties fo:padding-right="19.2756pt"/>
    </style:style>
    <style:style style:name="odt_auto_style_table_column_2_2" style:family="table-column">
      <style:table-column-properties style:column-width="240.945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bookmark text:name="overview"/>Tags/Schlagworte zu den Seiten können im CKGeditor eingefügt werden über das kleine Anhängerschild und tauchen dann oben auf der Seite auf. Durch Klicken auf ein Tag werden alle Seite aufgelistet, die ebenfalls dieses Tag tragen.</text:p></table:table-cell></table:table-row></table:table></draw:text-box></draw:frame></text:p>
      <text:h text:style-name="Heading_20_1" text:outline-level="1"><text:bookmark-start text:name="__RefHeading___ein_erster_ueberblickdummypage_1"/><text:bookmark-start text:name="ein_erster_ueberblickdummypage"/>Ein erster Überblick / Dummypage<text:bookmark-end text:name="__RefHeading___ein_erster_ueberblickdummypage_1"/><text:bookmark-end text:name="ein_erster_ueberblickdummypage"/></text:h>
      <text:p text:style-name="Text_20_body">Herzlich Willkommen im Prototyp des Handbuchs für Offene Werkstätten. Hier könnte stehen, wie das Projekt entstand <text:note text:id="ftn0" text:note-class="footnote"><text:note-citation text:label="1)">1)</text:note-citation><text:note-body><text:p text:style-name="Footnote">Fußnotenbeispiel</text:p></text:note-body></text:note>  und auch nochmal detaillierter der Nutzungszweck.</text:p>
      <text:p text:style-name="Text_20_body">Die grobe Grundstruktur steht, eingeteilt in 12 Namensräume, die dem Ganzen eine grobe Unterteilung geben und Chaos vermeiden sollen. Es sind noch nicht alle Funktionen geklärt, aber es gibt eine englische Version, die über ein Plugin (<text:a xlink:type="simple" xlink:href="https://www.dokuwiki.org/plugin:translation" text:style-name="Internet_20_link" text:visited-style-name="Visited_20_Internet_20_Link">Translation-Plugin - Beispiel für externen link</text:a>) verfügbar gemacht wurde (und später natürlich auch durch viele andere Sprachen erweitert werden kann). Rechts oben auf den Seiten kann man die Sprachen umschalten.</text:p>
      <table:table table:style-name="PluginODTAutoStyle_Table_5">
        <table:table-column table:style-name="odt_auto_style_table_column_2_1"/>
        <table:table-column table:style-name="odt_auto_style_table_column_2_2"/>
        <table:table-row table:style-name="PluginODTAutoStyle_TableRow_6">
          <table:table-cell office:value-type="string" table:style-name="PluginODTAutoStyle_TableCell_7">
            <text:p text:style-name="PluginODTAutoStyle_Paragraph_8"> Die grobe Grundstruktur steht, eingeteilt in 12 Namensräume, die dem Ganzen eine grobe Unterteilung geben und Chaos vermeiden sollen. Es sind noch nicht alle Funktionen geklärt, aber es gibt eine englische Version, die über ein Plugin (<text:a xlink:type="simple" xlink:href="https://www.dokuwiki.org/plugin:translation" text:style-name="Internet_20_link" text:visited-style-name="Visited_20_Internet_20_Link">Translation-Plugin - Beispiel für externen link</text:a>) verfügbar gemacht wurde (und später natürlich auch durch viele andere Sprachen erweitert werden kann). Rechts oben auf den Seiten kann man die Sprachen umschalten. </text:p>
          </table:table-cell>
          <table:table-cell office:value-type="string" table:style-name="PluginODTAutoStyle_TableCell_9">
            <text:p text:style-name="PluginODTAutoStyle_Paragraph_10"> &lt;note tip&gt;Auch Spalten können erstellt werden oder kleine Info/Warn-Boxen, um Informationen besser hervorzuheben&lt;/note&gt; </text:p>
          </table:table-cell>
        </table:table-row>
      </table:table>
      <text:p text:style-name="Text_20_body"><draw:frame draw:style-name="PluginODTAutoStyle_Frame_11_text_frame" draw:name="Frame2"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text:line-break/>
ein Link auf eine wichtige Seite: <text:a xlink:type="simple" xlink:href="https://www.owpedia.org/equipment" text:style-name="Internet_20_link" text:visited-style-name="Visited_20_Internet_20_Link">Ausstattung</text:a><text:line-break/></text:p></table:table-cell></table:table-row></table:table></draw:text-box></draw:frame></text:p>
      <text:h text:style-name="Heading_20_2" text:outline-level="2"><text:bookmark-start text:name="__RefHeading___dummy-ueberschrift_2"/><text:bookmark-start text:name="dummy-ueberschrift"/>Dummy-Überschrift<text:bookmark-end text:name="__RefHeading___dummy-ueberschrift_2"/><text:bookmark-end text:name="dummy-ueberschrift"/></text:h>
      <text:h text:style-name="Heading_20_3" text:outline-level="3"><text:bookmark-start text:name="__RefHeading___in_kleiner_3"/><text:bookmark-start text:name="in_kleiner"/>In kleiner<text:bookmark-end text:name="__RefHeading___in_kleiner_3"/><text:bookmark-end text:name="in_kleiner"/></text:h>
      <text:h text:style-name="Heading_20_4" text:outline-level="4"><text:bookmark-start text:name="__RefHeading___und_noch_kleiner_4"/><text:bookmark-start text:name="und_noch_kleiner"/>und noch kleiner<text:bookmark-end text:name="__RefHeading___und_noch_kleiner_4"/><text:bookmark-end text:name="und_noch_kleiner"/></text:h>
      <text:h text:style-name="Heading_20_5" text:outline-level="5"><text:bookmark-start text:name="__RefHeading___sehr_klein_5"/><text:bookmark-start text:name="sehr_klein"/>sehr klein<text:bookmark-end text:name="__RefHeading___sehr_klein_5"/><text:bookmark-end text:name="sehr_klein"/></text:h>
      <text:p text:style-name="Text_20_body">Die Medieneinbindung kann so aussehen:</text:p>
      <text:p text:style-name="Text_20_body"><text:a xlink:type="simple" xlink:href="https://www.owpedia.org/maschinennutzung_aushang_20191029.pdf" text:style-name="Internet_20_link" text:visited-style-name="Visited_20_Internet_20_Link">maschinennutzung_aushang_20191029.pdf</text:a></text:p>
      <text:p text:style-name="Text_20_body">oder so:</text:p>
      <text:p text:style-name="Text_20_body"><text:a xlink:type="simple" xlink:href="https://www.owpedia.org/maschinennutzung_aushang.20191029.odt" text:style-name="Internet_20_link" text:visited-style-name="Visited_20_Internet_20_Link">maschinennutzung_aushang.20191029.odt</text:a></text:p>
      <text:p text:style-name="Text_20_body">Bilder gibts auch:</text:p>
      <text:p text:style-name="Text_20_body"><draw:frame draw:style-name="medialeft" draw:name="osvac_aufsaetze6.jpg Legend" text:anchor-type="paragraph" draw:z-index="0" svg:width="10.5833333333cm"><draw:text-box><text:p text:style-name="legendcenter"><draw:frame draw:style-name="medialeft" draw:name="osvac_aufsaetze6.jpg" text:anchor-type="paragraph" draw:z-index="0" svg:width="10.5833333333cm" svg:height="7.9375cm"><draw:image xlink:href="Pictures/061d9076936b4cee6fb30eff6f095fd0.jpg" xlink:type="simple" xlink:show="embed" xlink:actuate="onLoad"/></draw:frame>osvac_aufsaetze6.jpg</text:p></draw:text-box></draw:frame></text:p>
      <text:p text:style-name="Text_20_body">Als einzelnes Bild in einer bestimmten Größe oder auch nur so als Link: <text:a xlink:type="simple" xlink:href="https://www.owpedia.org/osvac_rohre.jpg" text:style-name="Internet_20_link" text:visited-style-name="Visited_20_Internet_20_Link">osvac_rohre.jpg</text:a></text:p>
      <text:p text:style-name="Text_20_body">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text:p>
      <text:p text:style-name="Text_20_body"><draw:frame draw:style-name="medialeft" draw:name="osvac_aufsaetze6.jpg Legend" text:anchor-type="paragraph" draw:z-index="0" svg:width="10.5833333333cm"><draw:text-box><text:p text:style-name="legendcenter"><draw:frame draw:style-name="medialeft" draw:name="osvac_aufsaetze6.jpg" text:anchor-type="paragraph" draw:z-index="1" svg:width="10.5833333333cm" svg:height="7.9375cm"><draw:image xlink:href="Pictures/061d9076936b4cee6fb30eff6f095fd0.jpg" xlink:type="simple" xlink:show="embed" xlink:actuate="onLoad"/></draw:frame>osvac_aufsaetze6.jpg</text:p></draw:text-box></draw:frame></text:p>
      <text:h text:style-name="Heading_20_4" text:outline-level="4"><text:bookmark-start text:name="__RefHeading___first_slide_label_6"/><text:bookmark-start text:name="first_slide_label"/>First slide label<text:bookmark-end text:name="__RefHeading___first_slide_label_6"/><text:bookmark-end text:name="first_slide_label"/></text:h>
      <text:p text:style-name="Text_20_body">Nulla vitae elit libero, a pharetra augue mollis interdum. </text:p>
      <text:p text:style-name="Text_20_body"><draw:frame draw:style-name="medialeft" draw:name="osvac_aufsaetze2.jpg Legend" text:anchor-type="paragraph" draw:z-index="0" svg:width="10.5833333333cm"><draw:text-box><text:p text:style-name="legendcenter"><draw:frame draw:style-name="medialeft" draw:name="osvac_aufsaetze2.jpg" text:anchor-type="paragraph" draw:z-index="2" svg:width="10.5833333333cm" svg:height="7.9375cm"><draw:image xlink:href="Pictures/fdbbe3bbda6336f00b9c04a58653e2da.jpg" xlink:type="simple" xlink:show="embed" xlink:actuate="onLoad"/></draw:frame>osvac_aufsaetze2.jpg</text:p></draw:text-box></draw:frame></text:p>
      <text:h text:style-name="Heading_20_4" text:outline-level="4"><text:bookmark-start text:name="__RefHeading___first_slide_label_7"/><text:bookmark-start text:name="first_slide_label1"/>First slide label<text:bookmark-end text:name="__RefHeading___first_slide_label_7"/><text:bookmark-end text:name="first_slide_label1"/></text:h>
      <text:p text:style-name="Text_20_body">Nulla vitae elit libero, a pharetra augue mollis interdum. </text:p>
      <text:p text:style-name="Text_20_body"><draw:frame draw:style-name="medialeft" draw:name="osvac_aufsaetze3.jpg Legend" text:anchor-type="paragraph" draw:z-index="0" svg:width="10.5833333333cm"><draw:text-box><text:p text:style-name="legendcenter"><draw:frame draw:style-name="medialeft" draw:name="osvac_aufsaetze3.jpg" text:anchor-type="paragraph" draw:z-index="3" svg:width="10.5833333333cm" svg:height="7.93198784722cm"><draw:image xlink:href="Pictures/dea13e8aa4d8c6383a8e1dbd65558fc8.jpg" xlink:type="simple" xlink:show="embed" xlink:actuate="onLoad"/></draw:frame>osvac_aufsaetze3.jpg</text:p></draw:text-box></draw:frame></text:p>
      <text:h text:style-name="Heading_20_4" text:outline-level="4"><text:bookmark-start text:name="__RefHeading___first_slide_label_8"/><text:bookmark-start text:name="first_slide_label2"/>First slide label<text:bookmark-end text:name="__RefHeading___first_slide_label_8"/><text:bookmark-end text:name="first_slide_label2"/></text:h>
      <text:p text:style-name="Text_20_body">Nulla vitae elit libero, a pharetra augue mollis interdum. </text:p>
      <text:p text:style-name="Text_20_body"><draw:frame draw:style-name="medialeft" draw:name="osvac_aufsaetze4.jpg Legend" text:anchor-type="paragraph" draw:z-index="0" svg:width="10.5833333333cm"><draw:text-box><text:p text:style-name="legendcenter"><draw:frame draw:style-name="medialeft" draw:name="osvac_aufsaetze4.jpg" text:anchor-type="paragraph" draw:z-index="4" svg:width="10.5833333333cm" svg:height="7.9375cm"><draw:image xlink:href="Pictures/1829db139b61f5258859e08d68981936.jpg" xlink:type="simple" xlink:show="embed" xlink:actuate="onLoad"/></draw:frame>osvac_aufsaetze4.jpg</text:p></draw:text-box></draw:frame></text:p>
      <text:h text:style-name="Heading_20_4" text:outline-level="4"><text:bookmark-start text:name="__RefHeading___first_slide_label_9"/><text:bookmark-start text:name="first_slide_label3"/>First slide label<text:bookmark-end text:name="__RefHeading___first_slide_label_9"/><text:bookmark-end text:name="first_slide_label3"/></text:h>
      <text:p text:style-name="Text_20_body">Nulla vitae elit libero, a pharetra augue mollis interdum. </text:p>
      <text:p text:style-name="Text_20_body"> Geht natürlich auch mit größeren, kleineren Bildern.<text:line-break/>
Die Diskussion kann für jede Seite einzeln aus- und angeschaltet werd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rel-width="100%" style:width="481.89pt"/>
    </style:style>
    <style:style style:name="PluginODTAutoStyle_TableRow_6" style:family="table-row">
</style:style>
    <style:style style:name="odt_auto_style_table_column_2_0" style:family="table-column">
</style:style>
    <style:style style:name="PluginODTAutoStyle_TableCell_7" style:family="table-cell">
      <style:table-cell-properties fo:border="0pt none" fo:padding-right="19.2756pt"/>
    </style:style>
    <style:style style:name="PluginODTAutoStyle_Paragraph_8" style:family="paragraph">
      <style:paragraph-properties fo:padding-right="19.2756pt"/>
    </style:style>
    <style:style style:name="odt_auto_style_table_column_2_1" style:family="table-column">
      <style:table-column-properties style:column-width="240.945pt"/>
    </style:style>
    <style:style style:name="PluginODTAutoStyle_TableCell_9" style:family="table-cell">
      <style:table-cell-properties fo:border="0pt none" fo:padding-right="19.2756pt"/>
    </style:style>
    <style:style style:name="PluginODTAutoStyle_Paragraph_10" style:family="paragraph">
      <style:paragraph-properties fo:padding-right="19.2756pt"/>
    </style:style>
    <style:style style:name="odt_auto_style_table_column_2_2" style:family="table-column">
      <style:table-column-properties style:column-width="240.945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verview</dc:title>
  </office:meta>
</office:document-meta>
</file>