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teamwork:hobbyhimmel"/><text:bookmark-start text:name="__RefHeading___teamwork_im_hobbyhimmel_-_wie_funktioniert_das_bei_uns_1"/><text:bookmark-start text:name="teamwork_im_hobbyhimmel_-_wie_funktioniert_das_bei_uns"/>Teamwork im Hobbyhimmel - wie funktioniert das bei uns?<text:bookmark-end text:name="__RefHeading___teamwork_im_hobbyhimmel_-_wie_funktioniert_das_bei_uns_1"/><text:bookmark-end text:name="teamwork_im_hobbyhimmel_-_wie_funktioniert_das_bei_uns"/></text:h>
      <text:p text:style-name="Text_20_body">Regelmäßige Teamsitzungen 1x Monat</text:p>
      <text:p text:style-name="Text_20_body">Vereinsform</text:p>
      <text:p text:style-name="Text_20_body">Ehrenamtlichenkonzept</text:p>
      <text:p text:style-name="Text_20_body"><text:span text:style-name="Strong_20_Emphasis">Thekenhelden</text:span></text:p>
      <text:p text:style-name="Text_20_body">Thekenhelden sind die wichtigsten Personen bei unser in der Werkstatt (und natürlich noch ein paar die hinter den Kulissen ranklotzen!), sie sind diejenigen, die den Laden am laufen halten, die Türe aufschliessen, Werkzeuge rausgeben, Nutzer einweisen, unterstützen und am Ende abrechnen, sich aber auch um defekte Geräte kümmern oder weiter an der Verbesserung der Werkstatt arbeiten. Unser Grundkonzept zielt seit Beginn darauf ab, die Werkstatt mit möglichst geringem personellem Einsatz am laufen halten, am Besten benötigt es nur eine Person für den Betrieb. Aus diesem Grund sollen auch alle Prozesse möglichst standardisiert und automatisiert werden um die Arbeit für alle möglichst gering zu halten.</text:p>
      <text:p text:style-name="Text_20_body">Jeder kann grundsätzlich Thekenheld werden, wichtig ist das man Lust auf den Werkstattbetrieb und den Austausch mit ganz unterschiedlichen Menschen und Projekten hat. Man benötigt keine besondere Vorbildung oder Kenntnisse und erlernt alles im laufenden Betrieb. Wovor Interessierte immer wieder zurückschrecken ist hauptsächlich das Thema: „ich kenn mich doch gar nicht mit Holzmaschinen, Elektronik, 3D-Druck,... aus, wie soll ich dazu als Thekenaufsicht Fragen beantworten können?“</text:p>
      <text:p text:style-name="Text_20_body">Niemand kennt sich mit allen Werkzeugen, Maschinen, Geräten, Zubehören, Funktionen, Techniken in unserer Werkstatt 100% aus (ok, sehr wenige arbeiten an ihrer Perfektion als Multitalente :)<text:line-break/>
! Deshalb ist ein ganz wichtiger Aspekt den wir neuen Thekenhelden von Beginn vermitteln, dass sie den Nutzern diesen Zahn gleich ziehen können, an der Theke für alles eine Antwort zu erhalten. Die Nutzer haben keinen Anspruch auf Beratung, Tipps, Ratschläge oder Hilfestellung. Natürlich unterstützen wir jeden Besucher von Herzen gerne bei seinen Projekten, aber ein Anspruch darauf besteht nicht. Sonst müssten wir Helfer mit Fachkenntnissen für jeden Tag und jeden Bereich bereitstellen, das würde sich widerum auf geringere Öffnungszeiten niederschlagen oder bei Bezahlung auf die Preise - man kann halt nicht alles haben.</text:p>
      <text:p text:style-name="Text_20_body">Nutzer sollen sich als aller erstes gegenseitig unterstützen, das fördert die Kommunikation, persönliche Beziehungen und den Austausch untereinander. Wenn niemand anderes vor Ort der einem helfen kann, gibt es noch eine Menge Bücher, Zeitschriften sowie Rechner für Onlinerecherche. Erst dann sollte man den Thekenhelden um Unterstützung bitten und wenn der auch nicht weiter weiß und es sich um etwas akutes handelt, wird eine Nachricht in den internen Chatverteiler gepostet und man hat sehr schnell eine Rückmeldung mit den richtigen Tipps.</text:p>
      <text:p text:style-name="Text_20_body">Wir haben so bereits an manchen Tagen Schwierigkeiten einen ehrenamtlichen für die Arbeit als Thekenheld zu finden, und es benötigt teilweise mehrere Aufrufe in unseren internen Chatgruppen bis sich in letzter Minute jemand findet und einspringt. 2-3 Tage im Jahr kommt es auch vor, dass wir aufgrund von Thekenheldmangel erst später aufmachen, früher zumachen oder ganz zulassen müssen. Das tut uns dann leid, da können wir dann aber auch nichts für. Es ist immerhin aller Leute unbezahlte Freizeit die sie dort für andere ehrenamtlich aufwänden. Für diese Fälle haben wir ein schönes Schild an der Tür welches Nutzer darauf hinweist, dass wenn sie aktuell vor verschlossener Türe stehen, also Zeit haben in die Werkstatt zu kommen, doch selbst zum Thekenhelden werden können und dann jetzt offen wäre.<text:line-break/>
<text:span text:style-name="Strong_20_Emphasis"><text:span text:style-name="Emphasis">Das Schild findest Du hier (verlinkung zu PDF kommt noch!) bei Bedarf bitte mail zusenden </text:span></text:span></text:p>
      <text:p text:style-name="Text_20_body">Unsere Ziele findest Du auf einer anderen Seite, ganz speziell auf das Thema Thekenhelden ist es jedoch eine einfache Formulierung:<text:line-break/>
<text:span text:style-name="Strong_20_Emphasis">30 Tage - 30 Helden</text:span> <text:line-break/>
Wenn die Werkstatt von einer Person betrieben werden kann, brauchen wir im Monat nur 30 Personen, von denen jeder nur einen Abend die Theke besetzen muss und schon kann immer geöffnet sein. und diese 30 Personen muss man eben finden und zusammen bekommen.<text:line-break/>
(Die Personen die sowieso öfter da sind können sich dann noch um Einweisungen, Reparaturen, Bestellungen und zusätzliche Unterstützung kümmern)</text:p>
      <text:p text:style-name="Text_20_body">Einweisung</text:p>
      <text:p text:style-name="Text_20_body">Aufgabe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teamwork:hobbyhimmel</dc:title>
  </office:meta>
</office:document-meta>
</file>